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6C00000090024C966D4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omic Sans MS" fo:font-size="14pt" style:text-underline-style="solid" style:text-underline-width="auto" style:text-underline-color="font-color" fo:font-weight="bold" style:font-size-asian="12.25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Comic Sans MS" fo:font-size="12pt" style:text-underline-style="solid" style:text-underline-width="auto" style:text-underline-color="font-color" fo:font-weight="normal" style:font-size-asian="10.5pt" style:font-weight-asian="normal" style:font-size-complex="12pt" style:font-weight-complex="normal"/>
    </style:style>
    <style:style style:name="P3" style:family="paragraph" style:parent-style-name="Standard">
      <style:paragraph-properties fo:text-align="justify" style:justify-single-word="false"/>
      <style:text-properties style:font-name="Comic Sans MS" fo:font-size="16pt" style:text-underline-style="none" fo:font-weight="normal" officeooo:paragraph-rsid="00067ddb" style:font-size-asian="16pt" style:font-weight-asian="normal" style:font-size-complex="16pt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font-name="Comic Sans MS" fo:font-size="20pt" style:text-underline-style="wave" style:text-underline-width="bold" style:text-underline-color="font-color" fo:font-weight="bold" style:font-size-asian="20pt" style:font-weight-asian="bold" style:font-size-complex="20pt" style:font-weight-complex="bold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fo:font-style="normal" officeooo:rsid="00067ddb" style:font-style-asian="normal" style:font-style-complex="normal"/>
    </style:style>
    <style:style style:name="T3" style:family="text">
      <style:text-properties officeooo:rsid="00067ddb"/>
    </style:style>
    <style:style style:name="fr1" style:family="graphic" style:parent-style-name="Graphics">
      <style:graphic-properties fo:margin-left="0.499cm" fo:margin-right="0cm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L'AUTOBIOGRAFIA DEL DAVID</text:p>
      <text:p text:style-name="P1"/>
      <text:p text:style-name="P2"/>
      <text:p text:style-name="P3"><draw:frame draw:style-name="fr1" draw:name="gráficos1" text:anchor-type="paragraph" svg:x="9.68cm" svg:y="0.131cm" svg:width="7.001cm" svg:height="9.329cm" draw:z-index="0"><draw:image xlink:href="Pictures/10000000000006C00000090024C966D4.jpg" xlink:type="simple" xlink:show="embed" xlink:actuate="onLoad"/></draw:frame><text:span text:style-name="T3">Soc</text:span> <text:span text:style-name="T1">el DAVID </text:span><text:span text:style-name="T2">i vaig néixer</text:span> al <text:span text:style-name="T3">T</text:span>auli de Sabadell a les 02:45 el dia 22 de juny de 2005. Vaig anar a la incubadora als 3 dies. </text:p>
      <text:p text:style-name="P3"/>
      <text:p text:style-name="P3">El primer viatge <text:span text:style-name="T3">que vaig fer va ser </text:span>a Andorra als 2 mesos. Vaig començar a caminar als 4 mesos i mig. Vaig començar a parlar als 5 mesos <text:span text:style-name="T3">o</text:span> 6 mesos. </text:p>
      <text:p text:style-name="P3"/>
      <text:p text:style-name="P3">Quan el Pol em va agafar la xocolatina als dos anys quan em vaig ferme el 1r trau. <text:span text:style-name="T3">Recordo l</text:span>es meves festes d'aniversari. Quan vaig anar a Disneyland Paris amb la Lidia. Quan vaig anar a la torr<text:span text:style-name="T3">e</text:span> <text:span text:style-name="T3">E</text:span>iffel. Quan vaig anar al <text:span text:style-name="T3">T</text:span>ibidavo. Quan vaig anar a dirli a la Raquel adeu que sen va anar a <text:span text:style-name="T3">F</text:span>rança. La feste de la Judit. </text:p>
      <text:p text:style-name="P3"/>
      <text:p text:style-name="P3">I don't like playing football. </text:p>
      <text:p text:style-name="P3">I like playing piano. </text:p>
      <text:p text:style-name="P3">My favourite food is cutting. </text:p>
      <text:p text:style-name="P3">I don't like fish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ca" fo:country="E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a" fo:country="E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11-12T17:27:32.505000000</meta:creation-date>
    <meta:editing-duration>P0D</meta:editing-duration>
    <meta:editing-cycles>2</meta:editing-cycles>
    <meta:generator>LibreOffice/4.1.2.3$Windows_x86 LibreOffice_project/40b2d7fde7e8d2d7bc5a449dc65df4d08a7dd38</meta:generator>
    <meta:print-date>2014-11-12T17:31:23.698000000</meta:print-date>
    <dc:date>2014-11-12T17:31:44.057000000</dc:date>
    <meta:document-statistic meta:table-count="0" meta:image-count="1" meta:object-count="0" meta:page-count="1" meta:paragraph-count="8" meta:word-count="145" meta:character-count="721" meta:non-whitespace-character-count="577"/>
  </office:meta>
</office:document-meta>
</file>