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StarSymbol" svg:font-family="StarSymbol" style:font-charset="x-symbol"/>
    <style:font-face style:name="StarSymbol1" svg:font-family="StarSymbol"/>
    <style:font-face style:name="Tahoma1" svg:font-family="Tahoma"/>
    <style:font-face style:name="Bitstream Vera Serif" svg:font-family="'Bitstream Vera Serif'" style:font-adornments="Roma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Bitstream Vera Sans1" svg:font-family="'Bitstream Vera Sans'" style:font-family-generic="swiss" style:font-pitch="variable"/>
    <style:font-face style:name="Bitstream Vera Sans" svg:font-family="'Bitstream Vera Sans'" style:font-adornments="Negrita" style:font-family-generic="swiss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end" style:justify-single-word="false"/>
      <style:text-properties style:font-name="Bitstream Vera Sans1" style:text-underline-style="solid" style:text-underline-width="auto" style:text-underline-color="font-color" fo:font-weight="bold" style:font-weight-asian="bold" style:font-weight-complex="bold"/>
    </style:style>
    <style:style style:name="P2" style:family="paragraph" style:parent-style-name="Standard">
      <style:paragraph-properties fo:margin-left="1.376cm" fo:margin-right="0cm" fo:text-indent="0cm" style:auto-text-indent="false"/>
      <style:text-properties fo:font-style="italic" style:font-style-asian="italic" style:font-style-complex="italic"/>
    </style:style>
    <style:style style:name="P3" style:family="paragraph" style:parent-style-name="Standard" style:list-style-name="L1"/>
    <style:style style:name="P4" style:family="paragraph" style:parent-style-name="Standard" style:list-style-name="L1"/>
    <style:style style:name="P5" style:family="paragraph" style:parent-style-name="Standard" style:list-style-name="L1"/>
    <style:style style:name="P6" style:family="paragraph" style:parent-style-name="Standard" style:list-style-name="L1"/>
    <style:style style:name="P7" style:family="paragraph" style:parent-style-name="Standard" style:list-style-name="L1"/>
    <style:style style:name="P8" style:family="paragraph" style:parent-style-name="Standard" style:list-style-name="L1"/>
    <style:style style:name="P9" style:family="paragraph" style:parent-style-name="Standard" style:list-style-name="L1"/>
    <style:style style:name="P10" style:family="paragraph" style:parent-style-name="Standard" style:list-style-name="L1"/>
    <style:style style:name="P11" style:family="paragraph" style:parent-style-name="Standard" style:list-style-name="L1"/>
    <style:style style:name="P12" style:family="paragraph" style:parent-style-name="Standard" style:list-style-name="L1"/>
    <style:style style:name="P13" style:family="paragraph" style:parent-style-name="Standard" style:list-style-name="L1"/>
    <style:style style:name="P14" style:family="paragraph" style:parent-style-name="Standard" style:list-style-name="L1"/>
    <style:style style:name="P15" style:family="paragraph" style:parent-style-name="Standard" style:list-style-name="L1"/>
    <style:style style:name="P16" style:family="paragraph" style:parent-style-name="Standard" style:list-style-name="L1"/>
    <style:style style:name="P17" style:family="paragraph" style:parent-style-name="Standard" style:list-style-name="L1"/>
    <style:style style:name="P18" style:family="paragraph" style:parent-style-name="Standard" style:list-style-name="L1"/>
    <style:style style:name="P19" style:family="paragraph" style:parent-style-name="Standard" style:list-style-name="L1"/>
    <style:style style:name="P20" style:family="paragraph" style:parent-style-name="Standard" style:list-style-name="L1"/>
    <style:style style:name="P21" style:family="paragraph" style:parent-style-name="Standard" style:list-style-name="L1"/>
    <style:style style:name="P22" style:family="paragraph" style:parent-style-name="Standard" style:list-style-name="L1"/>
    <style:style style:name="P23" style:family="paragraph" style:parent-style-name="Standard" style:list-style-name="L1"/>
    <style:style style:name="P24" style:family="paragraph" style:parent-style-name="Standard" style:list-style-name="L1"/>
    <style:style style:name="P25" style:family="paragraph" style:parent-style-name="Standard" style:list-style-name="L1"/>
    <style:style style:name="P26" style:family="paragraph" style:parent-style-name="Standard" style:list-style-name="L1"/>
    <style:style style:name="P27" style:family="paragraph" style:parent-style-name="Standard" style:list-style-name="L1"/>
    <style:style style:name="P28" style:family="paragraph" style:parent-style-name="Standard" style:list-style-name="L1"/>
    <style:style style:name="P29" style:family="paragraph" style:parent-style-name="Standard" style:list-style-name="L1"/>
    <style:style style:name="P30" style:family="paragraph" style:parent-style-name="Standard" style:list-style-name="L1"/>
    <style:style style:name="P31" style:family="paragraph" style:parent-style-name="Standard" style:list-style-name="L1"/>
    <style:style style:name="P32" style:family="paragraph" style:parent-style-name="Standard" style:list-style-name="L1"/>
    <style:style style:name="P33" style:family="paragraph" style:parent-style-name="Standard" style:list-style-name="L1"/>
    <style:style style:name="P34" style:family="paragraph" style:parent-style-name="Standard" style:list-style-name="L1"/>
    <style:style style:name="P35" style:family="paragraph" style:parent-style-name="Standard" style:list-style-name="L1"/>
    <style:style style:name="P36" style:family="paragraph" style:parent-style-name="Standard" style:list-style-name="L1"/>
    <style:style style:name="P37" style:family="paragraph" style:parent-style-name="Standard" style:list-style-name="L1"/>
    <style:style style:name="P38" style:family="paragraph" style:parent-style-name="Standard" style:list-style-name="L1"/>
    <style:style style:name="P39" style:family="paragraph" style:parent-style-name="Standard" style:list-style-name="L1"/>
    <style:style style:name="P40" style:family="paragraph" style:parent-style-name="Standard" style:list-style-name="L1"/>
    <style:style style:name="P41" style:family="paragraph" style:parent-style-name="Standard" style:list-style-name="L1"/>
    <style:style style:name="P42" style:family="paragraph" style:parent-style-name="Standard" style:list-style-name="L1"/>
    <style:style style:name="P43" style:family="paragraph" style:parent-style-name="Standard" style:list-style-name="L1"/>
    <style:style style:name="P44" style:family="paragraph" style:parent-style-name="Standard" style:list-style-name="L1"/>
    <style:style style:name="P45" style:family="paragraph" style:parent-style-name="Standard" style:list-style-name="L1"/>
    <style:style style:name="P46" style:family="paragraph" style:parent-style-name="Standard" style:list-style-name="L1"/>
    <style:style style:name="P47" style:family="paragraph" style:parent-style-name="Standard" style:list-style-name="L1"/>
    <style:style style:name="P48" style:family="paragraph" style:parent-style-name="Standard" style:list-style-name="L1"/>
    <style:style style:name="P49" style:family="paragraph" style:parent-style-name="Standard" style:list-style-name="L1"/>
    <style:style style:name="P50" style:family="paragraph" style:parent-style-name="Standard" style:list-style-name="L1"/>
    <style:style style:name="P51" style:family="paragraph" style:parent-style-name="Standard" style:list-style-name="L1"/>
    <style:style style:name="P52" style:family="paragraph" style:parent-style-name="Standard" style:list-style-name="L1"/>
    <style:style style:name="P53" style:family="paragraph" style:parent-style-name="Standard" style:list-style-name="L1"/>
    <style:style style:name="P54" style:family="paragraph" style:parent-style-name="Standard" style:list-style-name="L1"/>
    <style:style style:name="P55" style:family="paragraph" style:parent-style-name="Standard" style:list-style-name="L1"/>
    <style:style style:name="P56" style:family="paragraph" style:parent-style-name="Standard" style:list-style-name="L1"/>
    <style:style style:name="P57" style:family="paragraph" style:parent-style-name="Standard" style:list-style-name="L1"/>
    <style:style style:name="P58" style:family="paragraph" style:parent-style-name="Standard" style:list-style-name="L1"/>
    <style:style style:name="P59" style:family="paragraph" style:parent-style-name="Standard" style:list-style-name="L1"/>
    <style:style style:name="P60" style:family="paragraph" style:parent-style-name="Standard" style:list-style-name="L1"/>
    <style:style style:name="P61" style:family="paragraph" style:parent-style-name="Standard" style:list-style-name="L1"/>
    <style:style style:name="P62" style:family="paragraph" style:parent-style-name="Standard" style:list-style-name="L1"/>
    <style:style style:name="P63" style:family="paragraph" style:parent-style-name="Standard" style:list-style-name="L1"/>
    <style:style style:name="P64" style:family="paragraph" style:parent-style-name="Standard" style:list-style-name="L1"/>
    <style:style style:name="P65" style:family="paragraph" style:parent-style-name="Standard" style:list-style-name="L1"/>
    <style:style style:name="P66" style:family="paragraph" style:parent-style-name="Standard" style:list-style-name="L1"/>
    <style:style style:name="P67" style:family="paragraph" style:parent-style-name="Standard" style:list-style-name="L1"/>
    <style:style style:name="P68" style:family="paragraph" style:parent-style-name="Standard" style:list-style-name="L1"/>
    <style:style style:name="P69" style:family="paragraph" style:parent-style-name="Standard" style:list-style-name="L1"/>
    <style:style style:name="P70" style:family="paragraph" style:parent-style-name="Standard" style:list-style-name="L1"/>
    <style:style style:name="P71" style:family="paragraph" style:parent-style-name="Standard" style:list-style-name="L1"/>
    <style:style style:name="P72" style:family="paragraph" style:parent-style-name="Standard" style:list-style-name="L1"/>
    <style:style style:name="P73" style:family="paragraph" style:parent-style-name="Standard" style:list-style-name="L1"/>
    <style:style style:name="P74" style:family="paragraph" style:parent-style-name="Standard" style:list-style-name="L1"/>
    <style:style style:name="P75" style:family="paragraph" style:parent-style-name="Standard" style:list-style-name="L1"/>
    <style:style style:name="P76" style:family="paragraph" style:parent-style-name="Standard" style:list-style-name="L1"/>
    <style:style style:name="P77" style:family="paragraph" style:parent-style-name="Standard" style:list-style-name="L1"/>
    <style:style style:name="P78" style:family="paragraph" style:parent-style-name="Standard" style:list-style-name="L1"/>
    <style:style style:name="T1" style:family="text">
      <style:text-properties fo:language="es" fo:country="ES"/>
    </style:style>
    <style:style style:name="T2" style:family="text">
      <style:text-properties fo:language="es" fo:country="ES" fo:background-color="transparent"/>
    </style:style>
    <style:style style:name="T3" style:family="text">
      <style:text-properties fo:font-style="italic" style:font-style-asian="italic" style:font-style-complex="italic"/>
    </style:style>
    <text:list-style style:name="L1">
      <text:list-level-style-number text:level="1" text:style-name="Numbering_20_Symbols" style:num-prefix=" " style:num-suffix="." style:num-format="1">
        <style:list-level-properties text:space-before="0.401cm" text:min-label-width="1cm" text:min-label-distance="0.3cm" fo:text-align="end"/>
      </text:list-level-style-number>
      <text:list-level-style-number text:level="2" text:style-name="Numbering_20_Symbols" style:num-prefix=" " style:num-suffix=")" style:num-format="a">
        <style:list-level-properties text:space-before="1.27cm" text:min-label-width="0.635cm"/>
      </text:list-level-style-number>
      <text:list-level-style-bullet text:level="3" text:style-name="Bullet_20_Symbols" style:num-prefix=" " style:num-suffix=" " text:bullet-char="•">
        <style:list-level-properties text:space-before="1.905cm" text:min-label-width="0.635cm"/>
        <style:text-properties style:font-name="StarSymbol"/>
      </text:list-level-style-bullet>
      <text:list-level-style-bullet text:level="4" text:style-name="Bullet_20_Symbols" style:num-prefix=" " style:num-suffix=" " text:bullet-char="•">
        <style:list-level-properties text:space-before="2.54cm" text:min-label-width="0.635cm"/>
        <style:text-properties style:font-name="StarSymbol"/>
      </text:list-level-style-bullet>
      <text:list-level-style-bullet text:level="5" text:style-name="Bullet_20_Symbols" style:num-prefix=" " style:num-suffix=" " text:bullet-char="•">
        <style:list-level-properties text:space-before="3.175cm" text:min-label-width="0.635cm"/>
        <style:text-properties style:font-name="StarSymbol"/>
      </text:list-level-style-bullet>
      <text:list-level-style-bullet text:level="6" text:style-name="Bullet_20_Symbols" style:num-prefix=" " style:num-suffix=" " text:bullet-char="•">
        <style:list-level-properties text:space-before="3.81cm" text:min-label-width="0.635cm"/>
        <style:text-properties style:font-name="StarSymbol"/>
      </text:list-level-style-bullet>
      <text:list-level-style-bullet text:level="7" text:style-name="Bullet_20_Symbols" style:num-prefix=" " style:num-suffix=" " text:bullet-char="•">
        <style:list-level-properties text:space-before="4.445cm" text:min-label-width="0.635cm"/>
        <style:text-properties style:font-name="StarSymbol"/>
      </text:list-level-style-bullet>
      <text:list-level-style-bullet text:level="8" text:style-name="Bullet_20_Symbols" style:num-prefix=" " style:num-suffix=" " text:bullet-char="•">
        <style:list-level-properties text:space-before="5.08cm" text:min-label-width="0.635cm"/>
        <style:text-properties style:font-name="StarSymbol"/>
      </text:list-level-style-bullet>
      <text:list-level-style-bullet text:level="9" text:style-name="Bullet_20_Symbols" style:num-prefix=" " style:num-suffix=" " text:bullet-char="•">
        <style:list-level-properties text:space-before="5.715cm" text:min-label-width="0.635cm"/>
        <style:text-properties style:font-name="StarSymbol"/>
      </text:list-level-style-bullet>
      <text:list-level-style-bullet text:level="10" text:style-name="Bullet_20_Symbols" style:num-prefix=" " style:num-suffix=" " text:bullet-char="•">
        <style:list-level-properties text:space-before="6.35cm" text:min-label-width="0.635cm"/>
        <style:text-properties style:font-name="StarSymbol"/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2" text:outline-level="2">Treball amb arxius</text:h>
      <text:list text:style-name="L1">
        <text:list-item>
          <text:p text:style-name="P3">Creareu un document de text nou.</text:p>
        </text:list-item>
        <text:list-item>
          <text:p text:style-name="P3">Inseriu el document “memoria-abreviada.odt” i deseu-lo amb el nom “memoria-final.odt”. Recordeu d'anar desant el document amb freqüència al llarg de l'exercici.</text:p>
        </text:list-item>
      </text:list>
      <text:h text:style-name="Heading_20_2" text:outline-level="2">Formats i estils de paràgraf</text:h>
      <text:list text:style-name="L1" text:continue-numbering="true">
        <text:list-item>
          <text:p text:style-name="P3">Modifiqueu l'estil “Per defecte” amb les següents característiques:</text:p>
          <text:list>
            <text:list-item>
              <text:p text:style-name="P3">espaiat posterior al paràgraf de 0,20 cm.</text:p>
            </text:list-item>
            <text:list-item>
              <text:p text:style-name="P3">idioma espanyol</text:p>
            </text:list-item>
            <text:list-item>
              <text:p text:style-name="P3">tipografia Bitstream Vera Serif.</text:p>
            </text:list-item>
          </text:list>
        </text:list-item>
        <text:list-item>
          <text:p text:style-name="P3">Utilitzant el mode “<text:span text:style-name="T1">regadera</text:span>” (emplenament) de l'estilista, apliqueu els següents estils:</text:p>
          <text:list>
            <text:list-item>
              <text:p text:style-name="P3">estil “Encapçalament” al títol “MEMORIA ABREVIADA”</text:p>
            </text:list-item>
            <text:list-item>
              <text:p text:style-name="P3">estil “Encapçalament 1” als paràgrafs numerats</text:p>
            </text:list-item>
            <text:list-item>
              <text:p text:style-name="P3">estil “Encapçalament 2” als paràgrafs de subtítol dins de l'apartat “2. Bases de <text:span text:style-name="T1">presentación.</text:span>..”</text:p>
            </text:list-item>
          </text:list>
        </text:list-item>
        <text:list-item>
          <text:p text:style-name="P3">Modifiqueu l'estil “Encapçalament” amb tipografia “Bitstream Vera Sans” i comproveu com ha canviat la tipografia dels “Encapçalament 1” i “Encapçalament 2”</text:p>
        </text:list-item>
        <text:list-item>
          <text:p text:style-name="P3">Modifiqueu l'estil “Encapçalament 1” <text:s/>amb les següents característiques:</text:p>
          <text:list>
            <text:list-item>
              <text:p text:style-name="P3">lletra de mida 14 pt.</text:p>
            </text:list-item>
            <text:list-item>
              <text:p text:style-name="P3">color de lletra blau.</text:p>
            </text:list-item>
            <text:list-item>
              <text:p text:style-name="P3">fons de paràgraf de color verd pastel.</text:p>
            </text:list-item>
            <text:list-item>
              <text:p text:style-name="P3">una vora de 2,5 pt de color blau per les quatre bandes</text:p>
            </text:list-item>
            <text:list-item>
              <text:p text:style-name="P3">afegiu a la vora una ombra de 0,24 cm i color Sun 3.</text:p>
            </text:list-item>
          </text:list>
        </text:list-item>
        <text:list-item>
          <text:p text:style-name="P3">Modifiqueu l'estil “Encapçalament 2” amb les següents característiques:</text:p>
          <text:list>
            <text:list-item>
              <text:p text:style-name="P3">lletra només en negreta i mida 85%.</text:p>
            </text:list-item>
            <text:list-item>
              <text:p text:style-name="P3">lletra en color verd.</text:p>
            </text:list-item>
            <text:list-item>
              <text:p text:style-name="P3">sagnat esquerra de 6 cm.</text:p>
            </text:list-item>
            <text:list-item>
              <text:p text:style-name="P3">alineació dreta.</text:p>
            </text:list-item>
            <text:list-item>
              <text:p text:style-name="P3">vora inferior de color gris de 1 pt de gruix.</text:p>
            </text:list-item>
          </text:list>
        </text:list-item>
        <text:list-item>
          <text:p text:style-name="P3">Creeu un nou estil denominat “Notable” amb les següents característiques:</text:p>
          <text:list>
            <text:list-item>
              <text:p text:style-name="P3">basat en l'estil “Per defecte”</text:p>
            </text:list-item>
            <text:list-item>
              <text:p text:style-name="P3">sagnat esquerra i dreta de 3 cm.</text:p>
            </text:list-item>
            <text:list-item>
              <text:p text:style-name="P3">alineació justificada</text:p>
            </text:list-item>
            <text:list-item>
              <text:p text:style-name="P3">fons de color groc pastel</text:p>
            </text:list-item>
            <text:list-item>
              <text:p text:style-name="P3">vora de 2,5 pt, color vermell, distància al text de 0,15 cm, sense combinar amb el paràgraf següent.</text:p>
            </text:list-item>
          </text:list>
        </text:list-item>
        <text:list-item>
          <text:p text:style-name="P3">Apliqueu l'estil “Notable” als tres últims paràgrafs del document.</text:p>
        </text:list-item>
      </text:list>
      <text:h text:style-name="Heading_20_2" text:outline-level="2">Estils de numeració i vinyetes</text:h>
      <text:list text:style-name="L1" text:continue-numbering="true">
        <text:list-item>
          <text:p text:style-name="P3">Modifiqueu l'estil de llista “Numeració 1” amb les següents característiques:</text:p>
          <text:list>
            <text:list-item>
              <text:p text:style-name="P3">Nivell 1: numeració amb lletres estil “a)”</text:p>
            </text:list-item>
            <text:list-item>
              <text:p text:style-name="P3">Nivell 2: vinyeta de la vostra elecció </text:p>
            </text:list-item>
          </text:list>
        </text:list-item>
        <text:list-item>
          <text:p text:style-name="P3">Apliqueu l'estil “Numeració 1” a l'apartat “4 – <text:span text:style-name="T2">Normas de valoración</text:span>” a tots els paràgrafs sota “<text:span text:style-name="T1">Se indicarán los criterios contables...”</text:span></text:p>
        </text:list-item>
        <text:list-item>
          <text:p text:style-name="P3">Disminuïu el nivell dels paràgrafs des de “<text:span text:style-name="T1">Amortización.</text:span>..” fins a “<text:span text:style-name="T1">Actualizaciones</text:span> de valor...”, dins de l'apartat “4 – <text:span text:style-name="T1">Normas</text:span> de <text:span text:style-name="T1">valoración</text:span>”</text:p>
        </text:list-item>
      </text:list>
      <text:h text:style-name="Heading_20_2" text:outline-level="2">Estils de pàgina</text:h>
      <text:list text:style-name="L1" text:continue-numbering="true">
        <text:list-item>
          <text:p text:style-name="P3">Activeu l'Encapçalament i peu de pàgina del document.</text:p>
        </text:list-item>
        <text:list-item>
          <text:p text:style-name="P3">Al peu de pàgina, apliqueu-li una vora superior de 2,5 pt i color gris.</text:p>
        </text:list-item>
        <text:list-item>
          <text:p text:style-name="P3">Al Encapçalament de pàgina, apliqueu-li:</text:p>
          <text:list>
            <text:list-item>
              <text:p text:style-name="P3">una alçada de 1 cm.</text:p>
            </text:list-item>
            <text:list-item>
              <text:p text:style-name="P3">una vora inferior de 2,5 i color gris.</text:p>
            </text:list-item>
            <text:list-item>
              <text:p text:style-name="P3">un fons amb la imatge “logo.png”, sense vincular, <text:s/>amb posició amunt a la dreta.</text:p>
            </text:list-item>
          </text:list>
        </text:list-item>
        <text:list-item>
          <text:p text:style-name="P3">Copieu i enganxeu el títol “MEMORIA ABREVIADA” a l'Encapçalament del document</text:p>
        </text:list-item>
        <text:list-item>
          <text:p text:style-name="P3">Al peu de pàgina inseriu la data a l'esquerra i el número de pàgina a la dreta; modifiqueu el format de la data perque surti el mes amb lletres.</text:p>
        </text:list-item>
        <text:list-item>
          <text:p text:style-name="P3">Inseriu un salt de página al principi del document sota el títol “MEMORIA ABREVIADA”</text:p>
        </text:list-item>
        <text:list-item>
          <text:p text:style-name="P3">A la primera pàgina apliqueu l'estil “Primera pàgina”</text:p>
        </text:list-item>
        <text:list-item>
          <text:p text:style-name="P3">Modifiqueu l'estil “Primera pàgina” amb les següents característiques:</text:p>
          <text:list>
            <text:list-item>
              <text:p text:style-name="P3">Marge superior: 6 cm.</text:p>
            </text:list-item>
            <text:list-item>
              <text:p text:style-name="P3">Marge inferior: 6 cm.</text:p>
            </text:list-item>
            <text:list-item>
              <text:p text:style-name="P3">Marge esquerra: 5 cm.</text:p>
            </text:list-item>
            <text:list-item>
              <text:p text:style-name="P3">Vora de pàgina: 5 pt, blau, distància al text de 0,25 cm.</text:p>
            </text:list-item>
          </text:list>
        </text:list-item>
        <text:list-item>
          <text:p text:style-name="P3">Creeu un estil de pàgina denominat “Horizontal”, precisament amb orientació de pàgina horitzontal.</text:p>
        </text:list-item>
        <text:list-item>
          <text:p text:style-name="P3">Apliqueu l'estil de pàgina “Horizontal” a tot l'apartat “4 – Normas de valoración”</text:p>
        </text:list-item>
        <text:list-item>
          <text:p text:style-name="P3">Comproveu el resultat a la visualització preliminar.</text:p>
        </text:list-item>
      </text:list>
      <text:h text:style-name="Heading_20_2" text:outline-level="2">Numeració de capítols, esquemes i indexs</text:h>
      <text:list text:style-name="L1" text:continue-numbering="true">
        <text:list-item>
          <text:p text:style-name="P3">Establiu la numeració de capítols amb les següents característiques</text:p>
          <text:list>
            <text:list-item>
              <text:p text:style-name="P3">Nivell 1: estil de paràgraf associat: “Encapçalament 1“, número (1, 2, 3...), amb un '. ' (punt, espai) com a separador posterior .</text:p>
            </text:list-item>
            <text:list-item>
              <text:p text:style-name="P3">Nivell 2: estil de paràgraf associat: “Encapçalament 2“, número (1, 2, 3...) amb un ') ' (tancament de parèntesi, espai) com a separador posterior i completat en 2 nivells.</text:p>
            </text:list-item>
          </text:list>
        </text:list-item>
        <text:list-item>
          <text:p text:style-name="P3">Amb el navegador apliqueu els següents canvis a l'estructura del document:</text:p>
          <text:list>
            <text:list-item>
              <text:p text:style-name="P3">l'apartat “Capital social” ha de mostrar-se després de “<text:span text:style-name="T1">Deudas</text:span>”.</text:p>
            </text:list-item>
            <text:list-item>
              <text:p text:style-name="P3">l'apartat “<text:span text:style-name="T1">Deudas</text:span>” ha de ser un subnivell de “Activo <text:span text:style-name="T1">inmovilizado</text:span>”.</text:p>
            </text:list-item>
            <text:list-item>
              <text:p text:style-name="P3">l'apartat “<text:span text:style-name="T1">Principios</text:span> <text:span text:style-name="T1">contables</text:span>” ha de ser un nivell superior.</text:p>
            </text:list-item>
          </text:list>
        </text:list-item>
        <text:list-item>
          <text:p text:style-name="P3">A la pàgina 2, al paràgraf sobre “<text:span text:style-name="T1">Actividad</text:span> de la empresa” (si no n'hi ha, crea'l) inseriu un índex amb hipervincles als apartats corresponents.</text:p>
        </text:list-item>
      </text:list>
      <text:h text:style-name="Heading_20_2" text:outline-level="2">Cerques i substitucions de text</text:h>
      <text:list text:style-name="L1" text:continue-numbering="true">
        <text:list-item>
          <text:p text:style-name="P3">Elimineu el número dels títols que venia amb el document original, per deixar exclusivament la numeració automàtica de capítols. <text:s/><text:span text:style-name="T3">Pista: l'expresió regular per trobar un número a principi de paràgraf es: </text:span>^[0-9]*\.</text:p>
        </text:list-item>
        <text:list-item>
          <text:p text:style-name="P3">Actualitzeu l'índex.</text:p>
        </text:list-item>
        <text:list-item>
          <text:p text:style-name="P3">Tanqueu el document “memoria-final.odt” desant els canvis.</text:p>
        </text:list-item>
      </text:list>
      <text:h text:style-name="Heading_20_2" text:outline-level="2">Aplicació d'estils d'altres documents</text:h>
      <text:list text:style-name="L1" text:continue-numbering="true">
        <text:list-item>
          <text:p text:style-name="P3">En un document en blanc inseriu el document “contrato-arras.odt” i observeu els estils que s'hi han aplicat.</text:p>
        </text:list-item>
        <text:list-item>
          <text:p text:style-name="P3">Apliqueu els estils de text del document “memoria-final.odt” i observeu els canvis.</text:p>
        </text:list-item>
        <text:list-item>
          <text:p text:style-name="P3">Apliqueu els estils de pàgina del document “memoria-final.odt” i observeu els canvis<text:line-break/>(si fem en un sol pas aquest punt amb l'anterior, es manifesten problemes)</text:p>
        </text:list-item>
        <text:list-item>
          <text:p text:style-name="P3">Deseu l'arxiu amb el nom “contrato-arras-modificado.odt” i tanqueu-lo</text:p>
        </text:list-item>
      </text:list>
      <text:h text:style-name="Heading_20_2" text:outline-level="2">Desar en altres formats i característiques perdudes</text:h>
      <text:list text:style-name="L1" text:continue-numbering="true">
        <text:list-item>
          <text:p text:style-name="P3">Obriu el document “memoria-final.odt”</text:p>
        </text:list-item>
        <text:list-item>
          <text:p text:style-name="P3">Deseu-lo amb format de Word i tanqueu-lo.</text:p>
        </text:list-item>
        <text:list-item>
          <text:p text:style-name="P3">Obriu simultàniament els documents en tots dos formats: “memoria-final.odt” i “memoria-final.doc” (si disposeu del Word, utilitzeu-lo en comptes del Writer per obrir aquest últim document) </text:p>
        </text:list-item>
        <text:list-item>
          <text:p text:style-name="P3">Distribuiu les finestres d'ambdós documents per veure'ls en paral·lel i compareu les diferències:</text:p>
          <text:list>
            <text:list-item>
              <text:p text:style-name="P3">Ombreig de les vores de l'estil “Encapçalament 1”.</text:p>
            </text:list-item>
            <text:list-item>
              <text:p text:style-name="P3">Logo de fons de l'Encapçalament de pàgina.</text:p>
            </text:list-item>
            <text:list-item>
              <text:p text:style-name="P3">Vores de l'Encapçalament i peu de pàgina.</text:p>
            </text:list-item>
            <text:list-item>
              <text:p text:style-name="P3">Vores de l'estil “Notable”</text:p>
            </text:list-item>
          </text:list>
        </text:list-item>
      </text:list>
      <text:p text:style-name="P2">(es important que sigueu conscients d'aquests diferències per quan hagueu d'enviar documents en format Word)</text:p>
      <text:h text:style-name="Heading_20_2" text:outline-level="2">Fi de l'exercici</text:h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 style:font-charset="x-symbol"/>
    <style:font-face style:name="StarSymbol1" svg:font-family="StarSymbol"/>
    <style:font-face style:name="Tahoma1" svg:font-family="Tahoma"/>
    <style:font-face style:name="Bitstream Vera Serif" svg:font-family="'Bitstream Vera Serif'" style:font-adornments="Roma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Bitstream Vera Sans1" svg:font-family="'Bitstream Vera Sans'" style:font-family-generic="swiss" style:font-pitch="variable"/>
    <style:font-face style:name="Bitstream Vera Sans" svg:font-family="'Bitstream Vera Sans'" style:font-adornments="Negrita" style:font-family-generic="swiss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ES" style:letter-kerning="tru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ES" style:letter-kerning="true" style:font-name-asian="Arial Unicode MS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margin-top="0cm" fo:margin-bottom="0.199cm" fo:background-color="transparent">
        <style:background-image/>
      </style:paragraph-properties>
      <style:text-properties style:font-name="Bitstream Vera Serif" fo:font-size="10pt" fo:language="ca" fo:country="ES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1pt" fo:font-style="normal" style:text-underline-style="solid" style:text-underline-width="auto" style:text-underline-color="font-color" fo:font-weight="bold" style:font-size-asian="14pt" style:font-style-asian="italic" style:font-weight-asian="bold" style:font-size-complex="14pt" style:font-style-complex="italic" style:font-weight-complex="bold"/>
    </style:style>
    <style:style style:name="List" style:family="paragraph" style:parent-style-name="Text_20_body" style:class="list">
      <style:text-properties style:font-name-complex="Tahoma1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1" fo:font-size="9pt" style:font-name-asian="StarSymbol1" style:font-size-asian="9pt" style:font-name-complex="StarSymbol1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end" style:justify-single-word="false"/>
      <style:text-properties style:font-name="Bitstream Vera Sans1" style:text-underline-style="solid" style:text-underline-width="auto" style:text-underline-color="font-color" fo:font-weight="bold" style:font-weight-asian="bold" style:font-weight-complex="bold"/>
    </style:style>
    <style:style style:name="T1" style:family="text"/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998cm" fo:margin-left="0cm" fo:margin-right="0cm" fo:margin-bottom="0.499cm" style:dynamic-spacing="false"/>
      </style:header-style>
      <style:footer-style>
        <style:header-footer-properties fo:min-height="0.998cm" fo:margin-left="0cm" fo:margin-right="0cm" fo:margin-top="0.499cm" style:dynamic-spacing="false"/>
      </style:footer-style>
    </style:page-layout>
  </office:automatic-styles>
  <office:master-styles>
    <style:master-page style:name="Standard" style:page-layout-name="pm1">
      <style:header>
        <text:p text:style-name="P1">Pràctiques OpenOffice.org</text:p>
      </style:header>
      <style:footer>
        <text:p text:style-name="Footer"><text:a xlink:type="simple" xlink:href="http://superalumnos.net/ejercicios">http://superalumnos.net/ejercicios</text:a><text:tab/><text:tab/><text:page-number text:select-page="current">3</text:page-number> / <text:page-count>3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2$Linux OpenOffice.org_project/680m14$Build-9134</meta:generator>
    <meta:initial-creator>Ismael Fanlo Boj</meta:initial-creator>
    <meta:creation-date>2007-05-10T19:13:54</meta:creation-date>
    <dc:creator>Ismael Fanlo Boj</dc:creator>
    <dc:date>2007-05-13T21:25:07</dc:date>
    <dc:language>es-ES</dc:language>
    <meta:editing-cycles>31</meta:editing-cycles>
    <meta:editing-duration>PT6H28M34S</meta:editing-duration>
    <meta:user-defined meta:name="Info 1"/>
    <meta:user-defined meta:name="Info 2"/>
    <meta:user-defined meta:name="Info 3"/>
    <meta:user-defined meta:name="Info 4"/>
    <meta:document-statistic meta:table-count="0" meta:image-count="0" meta:object-count="0" meta:page-count="3" meta:paragraph-count="88" meta:word-count="869" meta:character-count="5574"/>
  </office:meta>
</office:document-meta>
</file>