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F000000E34D7BE3D7.jpg"/>
  <manifest:file-entry manifest:media-type="image/jpeg" manifest:full-path="Pictures/10000000000000E7000000FDBE49FE7B.jpg"/>
  <manifest:file-entry manifest:media-type="image/jpeg" manifest:full-path="Pictures/100000000000012C000000AEBABE0E68.jpg"/>
  <manifest:file-entry manifest:media-type="image/jpeg" manifest:full-path="Pictures/1000000000000347000000BD61C45BF0.jp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MS Mincho" svg:font-family="'MS Mincho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 0cm 0cm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atges1" text:anchor-type="paragraph" svg:x="3.27cm" svg:y="16.32cm" svg:width="10.583cm" svg:height="6.138cm" draw:z-index="0"><draw:image xlink:href="Pictures/100000000000012C000000AEBABE0E68.jpg" xlink:type="simple" xlink:show="embed" xlink:actuate="onLoad"/></draw:frame><draw:frame draw:style-name="fr1" draw:name="Imatges2" text:anchor-type="paragraph" svg:x="0.042cm" svg:y="0.466cm" svg:width="16.999cm" svg:height="3.828cm" draw:z-index="1"><draw:image xlink:href="Pictures/1000000000000347000000BD61C45BF0.jpg" xlink:type="simple" xlink:show="embed" xlink:actuate="onLoad"/></draw:frame><draw:frame draw:style-name="fr1" draw:name="Imatges3" text:anchor-type="paragraph" svg:x="1.016cm" svg:y="6.329cm" svg:width="5.609cm" svg:height="8.008cm" draw:z-index="2"><draw:image xlink:href="Pictures/100000000000009F000000E34D7BE3D7.jpg" xlink:type="simple" xlink:show="embed" xlink:actuate="onLoad"/></draw:frame><draw:frame draw:style-name="fr1" draw:name="Imatges4" text:anchor-type="paragraph" svg:x="8.255cm" svg:y="6.212cm" svg:width="8.149cm" svg:height="8.925cm" draw:z-index="3"><draw:image xlink:href="Pictures/10000000000000E7000000FDBE49FE7B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ahoma1" svg:font-family="Tahoma"/>
    <style:font-face style:name="Lucida Sans Unicode" svg:font-family="'Lucida Sans Unicode'" style:font-pitch="variable"/>
    <style:font-face style:name="MS Mincho" svg:font-family="'MS Mincho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a" fo:country="ES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ca" fo:country="ES" style:font-name-asian="Lucida Sans Unicode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5$Build-9011</meta:generator>
    <meta:creation-date>2008-10-22T22:58:22</meta:creation-date>
    <dc:date>2008-10-22T23:20:49</dc:date>
    <dc:language>ca-ES</dc:language>
    <meta:editing-cycles>3</meta:editing-cycles>
    <meta:editing-duration>PT22M26S</meta:editing-duration>
    <meta:user-defined meta:name="Info 1"/>
    <meta:user-defined meta:name="Info 2"/>
    <meta:user-defined meta:name="Info 3"/>
    <meta:user-defined meta:name="Info 4"/>
    <meta:document-statistic meta:table-count="0" meta:image-count="4" meta:object-count="0" meta:page-count="1" meta:paragraph-count="0" meta:word-count="0" meta:character-count="0"/>
  </office:meta>
</office:document-meta>
</file>